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andelskade 7, 2282 KV, Harbour Park te Rij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Rijswijk kennis van de ontvangst op 24 juli 2026 van een melding zoals bedoeld in hoofdstuk 4 van het Besluit activiteiten leefomgeving (Bal). De melding betreft het uitvoeren van graafwerkzaamheden t.b.v. een geplande sanering voor de ontwikkeling van deze locatie. De locatie betreft <text:span text:style-name="nadrukvet">Handelskade 7, 2282 KV</text:span>, <text:span text:style-name="nadrukvet">Harbour Park te Rijswijk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800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777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ij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een geplande sanering voor de ontwikkeling van deze locatie. </meta:user-defined>
    <dc:language>nl</dc:language>
    <meta:user-defined meta:name="OVERHEIDop.locatietype/OVERHEIDop.gebiedsmarkering">Adres</meta:user-defined>
    <meta:user-defined meta:name="DC.title">Kennisgeving melding milieubelastende activiteit(en), Handelskade 7, 2282 KV, Harbour Park te Rijs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11</meta:user-defined>
    <meta:user-defined meta:name="OVERHEIDop.GmbID/DC.identifier">gmb-2026-377711</meta:user-defined>
    <meta:user-defined meta:name="OVERHEIDop.versieInformatie"/>
  </office:meta>
</office:document-meta>
</file>