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Gemeente Bergen, verleende evenementenvergunning voor Bergen aan Zee Open Air Concert 2026, Van der Wijckplein in Bergen aan Zee, op 8 augustus 2026, verzenddatum 5 augustus 2026 (Z2026-0000241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7770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0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0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NH)</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2414</meta:user-defined>
    <meta:user-defined meta:name="DCTERMS.abstract">evenementenvergunning Bergen aan Zee Open air concert 2026Van der Wijckplein Bergen aan Zee, verzenddatum 4 augustus 2026 (Z2026-00002414)</meta:user-defined>
    <dc:language>nl</dc:language>
    <meta:user-defined meta:name="OVERHEIDop.locatietype/OVERHEIDop.gebiedsmarkering">Punt</meta:user-defined>
    <meta:user-defined meta:name="DC.title">Gemeente Bergen, verleende evenementenvergunning voor Bergen aan Zee Open Air Concert 2026, Van der Wijckplein in Bergen aan Zee, op 8 augustus 2026, verzenddatum 5 augustus 2026 (Z2026-00002414)</meta:user-defined>
    <meta:user-defined meta:name="DCTERMS.W3CDTF/DCTERMS.available">2026-08-07</meta:user-defined>
    <meta:user-defined meta:name="DCTERMS.W3CDTF/OVERHEIDop.jaargang">2026</meta:user-defined>
    <meta:user-defined meta:name="OVERHEIDop.publicationIssue">377704</meta:user-defined>
    <meta:user-defined meta:name="OVERHEIDop.GmbID/DC.identifier">gmb-2026-377704</meta:user-defined>
    <meta:user-defined meta:name="OVERHEIDop.versieInformatie"/>
  </office:meta>
</office:document-meta>
</file>