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plaatsen van een reclamebord aan gevel op het perceel Utrechtseweg 90, 3818 EN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plaatsen van een reclamebord aan gevel op het perceel Utrechtseweg 90, 3818 EN Amersfoort</text:span>
          </text:p>
            <text:p text:style-name="common-al">De Gemeente Amersfoort heeft op 28-07-2026 een aanvraag voor een omgevingsvergunning ontvangen voor het plaatsen van een reclamebord aan gevel  op het perceel Utrechtseweg 90, 3818 EN Amersfoort, met kenmerk CLZ-0003907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9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7770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0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0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077</meta:user-defined>
    <dc:language>nl</dc:language>
    <meta:user-defined meta:name="OVERHEIDop.locatietype/OVERHEIDop.gebiedsmarkering">Punt</meta:user-defined>
    <meta:user-defined meta:name="DC.title">Ontvangen aanvraag omgevingsvergunning voor het plaatsen van een reclamebord aan gevel op het perceel Utrechtseweg 90, 3818 EN Amersfoort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03</meta:user-defined>
    <meta:user-defined meta:name="OVERHEIDop.GmbID/DC.identifier">gmb-2026-377703</meta:user-defined>
    <meta:user-defined meta:name="OVERHEIDop.versieInformatie"/>
  </office:meta>
</office:document-meta>
</file>