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 ten behoeve van een dorpsmoestui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De gemeente Westerkwartier is voornemens een huurovereenkomst aan te gaan met Stichting Dorpshuis Oostwold voor een perceel grond, kadastraal bekend gemeente Leek, sectie B, nummer 3606 (deels), groot ± 400 m² gelegen nabij Lageland te Oostwold. </text:p>
            <text:p text:style-name="al"/>
            <text:p text:style-name="al">De gemeente is van oordeel dat op grond van objectieve, redelijke en toetsbare criteria slechts één serieuze gegadigde in aanmerking komt voor het aangaan van een huurovereenkomst voor dit perceel.</text:p>
            <text:p text:style-name="al"/>
            <text:p text:style-name="al">Het perceel zal worden verhuurd ten behoeve van een dorpsmoestuin. Stichting Dorpshuis Oostwold, initiatiefnemer en organisator van dit lokale maatschappelijke initiatief, draagt zorg voor de coördinatie en het beheer en het onderhoud van de dorpsmoestuin. De stichting fungeert daarbij als aanspreekpunt voor de deelnemers en waarborgt de continuïteit van het initiatief.</text:p>
            <text:p text:style-name="al"/>
            <text:p text:style-name="al">De dorpsmoestuin is bedoeld voor inwoners van de gemeente Westerkwartier, bij voorkeur uit Oostwold. Het perceel wordt ingezet voor het verbouwen van groenten, fruit, kruiden en andere gewassen en draagt onder andere bij aan het versterken van sociale contacten, het bevorderen van duurzaamheid en het bieden van educatieve mogelijkheden voor inwoners.</text:p>
            <text:p text:style-name="al"/>
            <text:p text:style-name="al">De gemeente acht het van belang dat het perceel duurzaam en gezamenlijk wordt beheerd door een lokale organisatie die het initiatief structureel kan organiseren en ondersteunen. Naar het oordeel van de gemeente is initiatiefnemer en beheerder van de dorpsmoestuin de enige partij die deze doelstellingen kan realiseren. Daarom komt uitsluitend deze stichting in aanmerking voor het sluiten van de huurovereenkomst.</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6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Weg</meta:user-defined>
    <meta:user-defined meta:name="DC.title">Bekendmaking voornemen tot verhuur van grond ten behoeve van een dorpsmoestuin</meta:user-defined>
    <meta:user-defined meta:name="DCTERMS.W3CDTF/DCTERMS.available">2026-08-07</meta:user-defined>
    <meta:user-defined meta:name="DCTERMS.W3CDTF/OVERHEIDop.jaargang">2026</meta:user-defined>
    <meta:user-defined meta:name="OVERHEIDop.publicationIssue">377695</meta:user-defined>
    <meta:user-defined meta:name="OVERHEIDop.GmbID/DC.identifier">gmb-2026-377695</meta:user-defined>
    <meta:user-defined meta:name="OVERHEIDop.versieInformatie"/>
  </office:meta>
</office:document-meta>
</file>