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146 </text:p>
            <text:p text:style-name="common-al"> Omschrijving: plaatsen van een opbouw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prookjesbosch 31 5629JA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14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6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146</meta:user-defined>
    <meta:user-defined meta:name="DCTERMS.abstract">plaatsen van een opbouw</meta:user-defined>
    <dc:language>nl</dc:language>
    <meta:user-defined meta:name="OVERHEIDop.locatietype/OVERHEIDop.gebiedsmarkering">Vlak</meta:user-defined>
    <meta:user-defined meta:name="DC.title">Besluit op aanvraag omgevingsvergunning: plaatsen van een opbouw</meta:user-defined>
    <meta:user-defined meta:name="DCTERMS.W3CDTF/DCTERMS.available">2026-08-07</meta:user-defined>
    <meta:user-defined meta:name="DCTERMS.W3CDTF/OVERHEIDop.jaargang">2026</meta:user-defined>
    <meta:user-defined meta:name="OVERHEIDop.externeBijlage">2026-06-05_B26.324.05_B01|exb-2026-28155</meta:user-defined>
    <meta:user-defined meta:name="OVERHEIDop.externeBijlage">bestaande_situatie_tekening|exb-2026-28156</meta:user-defined>
    <meta:user-defined meta:name="OVERHEIDop.externeBijlage">uiterlijk_van_het_bouwwerk_gewijzigd|exb-2026-28157</meta:user-defined>
    <meta:user-defined meta:name="OVERHEIDop.externeBijlage">EHV-ZP2026-004146 - OW - Omgevingsvergunning - ...|exb-2026-28158</meta:user-defined>
    <meta:user-defined meta:name="OVERHEIDop.externeBijlage">2026-06-05_B26.324.05_K1|exb-2026-28159</meta:user-defined>
    <meta:user-defined meta:name="OVERHEIDop.externeBijlage">Samenvatting 001 (2026050100883)|exb-2026-28160</meta:user-defined>
    <meta:user-defined meta:name="OVERHEIDop.externeBijlage">Onderbouwing BOPA|exb-2026-28161</meta:user-defined>
    <meta:user-defined meta:name="OVERHEIDop.publicationIssue">377692</meta:user-defined>
    <meta:user-defined meta:name="OVERHEIDop.GmbID/DC.identifier">gmb-2026-377692</meta:user-defined>
    <meta:user-defined meta:name="OVERHEIDop.versieInformatie"/>
  </office:meta>
</office:document-meta>
</file>