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Echt-Susteren bekend dat een melding is ontvangen voor het 1926.02.31 Tiendschuur Susteren 1 op locatie Ingetekende geometrie. De melding is geregistreerd onder zaaknummer Z2026-00007250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Echt-Sust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76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250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, Ingetekende geometri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91</meta:user-defined>
    <meta:user-defined meta:name="OVERHEIDop.GmbID/DC.identifier">gmb-2026-377691</meta:user-defined>
    <meta:user-defined meta:name="OVERHEIDop.versieInformatie"/>
  </office:meta>
</office:document-meta>
</file>