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buiten behandeling gesteld Stadionplein 73 1076C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markiezen/zonwering aan de voor- en zijgevel</text:p>
            <text:p text:style-name="common-al">Besluit: buiten behandeling gesteld</text:p>
            <text:p text:style-name="common-al">Besluit verzonden op: 03-08-2026</text:p>
            <text:p text:style-name="common-al">Zaakadres: Stadionplein 73 1076CJ Amsterdam</text:p>
            <text:p text:style-name="common-al">Zaaknummer: Z2026-024196</text:p>
            <text:p text:style-name="common-al">DSO-nummer: 2026060300984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24196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3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67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67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67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4196</meta:user-defined>
    <meta:user-defined meta:name="DCTERMS.abstract">plaatsen van markiezen/zonwering aan de voor- en zijgevel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buiten behandeling gesteld Stadionplein 73 1076CJ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679</meta:user-defined>
    <meta:user-defined meta:name="OVERHEIDop.GmbID/DC.identifier">gmb-2026-377679</meta:user-defined>
    <meta:user-defined meta:name="OVERHEIDop.versieInformatie"/>
  </office:meta>
</office:document-meta>
</file>