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Zwarteweg 41, 8097PR Oosterwolde G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Zwarteweg 41 in Oosterwolde, voor het oprichten bedrijfsgebouw/tijdelijk gebruik kantine als pré-mantelzorgwoning, ontvangen op 3 augustus 2026 (zaaknummer R2026-02064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7766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R2026-02064</meta:user-defined>
    <meta:user-defined meta:name="DCTERMS.abstract">Betreft: Aanvraag op locatie Zwarteweg 41, 8097PR Oosterwolde Gld</meta:user-defined>
    <dc:language>nl</dc:language>
    <meta:user-defined meta:name="OVERHEIDop.locatietype/OVERHEIDop.gebiedsmarkering">Vlak</meta:user-defined>
    <meta:user-defined meta:name="DC.title">Kennisgeving ontvangst Aanvraag Omgevingsvergunning, Zwarteweg 41, 8097PR Oosterwolde Gl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7664</meta:user-defined>
    <meta:user-defined meta:name="OVERHEIDop.GmbID/DC.identifier">gmb-2026-377664</meta:user-defined>
    <meta:user-defined meta:name="OVERHEIDop.versieInformatie"/>
  </office:meta>
</office:document-meta>
</file>