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Jan Luijkenstraat 38-2 1071CR Amsterdam</text:p>
      <text:section text:name="zakelijke-mededeling_id1-3-2" text:style-name="zakelijke-mededeling">
        <text:section text:name="zakelijke-mededeling-tekst_id1-3-2-1" text:style-name="zakelijke-mededeling-tekst">
          <text:section text:name="tekst_id1-3-2-1-1" text:style-name="tekst">
            <text:p text:style-name="common-al">Omschrijving: bouwkundig splitsen van één bestaande woning op de tweede, derde en de vierde verdieping naar drie zelfstandige woningen, het realiseren van constructieve inpandige doorbraken ten behoeve van een gewijzigde indeling, het realiseren van een dakterras op het hoofdgebouw, het realiseren van twee dakramen en het realiseren van twee airco-units op het dak van het hoofdgebouw</text:p>
            <text:p text:style-name="common-al">Besluit: verleend</text:p>
            <text:p text:style-name="common-al">Besluit verzonden op: 04-08-2026</text:p>
            <text:p text:style-name="common-al">Zaakadres: Jan Luijkenstraat 38-2 1071CR Amsterdam</text:p>
            <text:p text:style-name="common-al">Zaaknummer: Z2026-004226</text:p>
            <text:p text:style-name="common-al">DSO-nummer: 2026012900807</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6-004226"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04-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65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226</meta:user-defined>
    <meta:user-defined meta:name="DCTERMS.abstract">bouwkundig splitsen van één bestaande woning op de tweede, derde en de vierde verdieping naar drie zelfstandige woningen, het realiseren va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rleend Jan Luijkenstraat 38-2 1071CR Amsterdam</meta:user-defined>
    <meta:user-defined meta:name="DCTERMS.W3CDTF/DCTERMS.available">2026-08-07</meta:user-defined>
    <meta:user-defined meta:name="DCTERMS.W3CDTF/OVERHEIDop.jaargang">2026</meta:user-defined>
    <meta:user-defined meta:name="OVERHEIDop.publicationIssue">377658</meta:user-defined>
    <meta:user-defined meta:name="OVERHEIDop.GmbID/DC.identifier">gmb-2026-377658</meta:user-defined>
    <meta:user-defined meta:name="OVERHEIDop.versieInformatie"/>
  </office:meta>
</office:document-meta>
</file>