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  <text:list-style style:name="id1-3-2-1-1-1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garagsale/voortuinsale op 30 augustus 2026 in de buurt van Vallestap en de wijken Molvense Erven en Puyvente te Nue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Garagsale/voortuinsale </text:p>
              </text:list-item>
              <text:list-item text:style-override="id1-3-2-1-1-1-2">
                <text:number>-</text:number>
                <text:p text:style-name="al">Verleend aan: Buurtvereniging Molvense Erven, Het Puyven en Buufkes (rondom Vallestap)</text:p>
              </text:list-item>
              <text:list-item text:style-override="id1-3-2-1-1-1-3">
                <text:number>-</text:number>
                <text:p text:style-name="al">Locatie: buurt Vallestap en de wijken Molvense Erven en Puyven</text:p>
              </text:list-item>
              <text:list-item text:style-override="id1-3-2-1-1-1-4">
                <text:number>-</text:number>
                <text:p text:style-name="al">Datum: 30 augustus 2026 van 10:00 uur tot 13:00 uur</text:p>
              </text:list-item>
              <text:list-item text:style-override="id1-3-2-1-1-1-5">
                <text:number>-</text:number>
                <text:p text:style-name="al">Verzenddatum: 3 augustus 2026</text:p>
              </text:list-item>
              <text:list-item text:style-override="id1-3-2-1-1-1-6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776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Melding voor de garagsale/voortuinsale op 30 augustus 2026 in de buurt van Vallestap en de wijken Molvense Erven en Puyvente te Nuen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7652</meta:user-defined>
    <meta:user-defined meta:name="OVERHEIDop.GmbID/DC.identifier">gmb-2026-377652</meta:user-defined>
    <meta:user-defined meta:name="OVERHEIDop.versieInformatie"/>
  </office:meta>
</office:document-meta>
</file>