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uitbreiden van de ambulancepost op de locatie Strengweg 4 in Heemskerk, zaaknummer ODIJ-Z-26-18223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Heemskerk. De vergunning is aangevraagd voor het uitbreiden van de ambulancepost op de locatie Strengweg 4 te Heemskerk.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7764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4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4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uitbreiden van de ambulancepost op de locatie Strengweg 4 in Heemskerk, zaaknummer ODIJ-Z-26-182235</meta:user-defined>
    <meta:user-defined meta:name="DCTERMS.W3CDTF/DCTERMS.available">2026-08-07</meta:user-defined>
    <meta:user-defined meta:name="DCTERMS.W3CDTF/OVERHEIDop.jaargang">2026</meta:user-defined>
    <meta:user-defined meta:name="OVERHEIDop.publicationIssue">377648</meta:user-defined>
    <meta:user-defined meta:name="OVERHEIDop.GmbID/DC.identifier">gmb-2026-377648</meta:user-defined>
    <meta:user-defined meta:name="OVERHEIDop.versieInformatie"/>
  </office:meta>
</office:document-meta>
</file>