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Barwoutswaarder tussen nrs 138 en 148 en het Jaagpad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37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Barwoutswaarder tussen nrs 138 en 148 en het Jaagpad,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een Jaarfeest Rijnoevers op 19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7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764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237</meta:user-defined>
    <meta:user-defined meta:name="DCTERMS.abstract">het organiseren van een Jaarfeest Rijnoevers op 19 september 2026</meta:user-defined>
    <dc:language>nl</dc:language>
    <meta:user-defined meta:name="OVERHEIDop.locatietype/OVERHEIDop.gebiedsmarkering">Vlak</meta:user-defined>
    <meta:user-defined meta:name="DC.title">Besluit (Barwoutswaarder tussen nrs 138 en 148 en het Jaagpad, Woerden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44</meta:user-defined>
    <meta:user-defined meta:name="OVERHEIDop.GmbID/DC.identifier">gmb-2026-377644</meta:user-defined>
    <meta:user-defined meta:name="OVERHEIDop.versieInformatie"/>
  </office:meta>
</office:document-meta>
</file>