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bedrijventerrein (Ambachtsweg, Handelsweg), Ter Apelkanaal, evenementenvergunning voor het organiseren van het evenement ‘Historische Demo-races’ op 16 augustus 2026, verzenddatum: 5 augustus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de vergunning is verleend.</text:p>
            <text:p text:style-name="common-al"/>
            <text:p text:style-name="common-al">
            <text:span text:style-name="nadrukcur">
              <text:span text:style-name="nadrukondlijn">Tijdelijke verkeersmaatregelen Historische Demo-races bij Ter Apelkanaal.</text:span>
            </text:span>
          </text:p>
            <text:p text:style-name="common-al">
            <text:span text:style-name="nadrukcur">In verband met het houden van een historische Demo-races op Bedrijventerrein Zuid Groningen zijn de Ambachtsweg tussen de aansluitingen met de Handelsweg en de Boswijklaan en de Handelsweg tussen de aansluiting met de A.G. Wildervanckweg en de Ambachtsweg op zondag 16 augustus 2026 tussen 8:30 en 19:00 voor al het verkeer afgesloten. Bezoekers van het evenement kunnen parkeren bij de parkeerplaats van Tennet aan de Ambachtsweg. Zij worden hier door verkeersregelaars naar verwezen. Verder geldt i.v.m. het evenement op 16 augustus op de A.G. Wildervanckweg en Boswijklaan ter hoogte van de afslag naar Bedrijventerrein Zuid Groningen een tijdelijke snelheidsbeperking van 50 km per uur.</text:span>
          </text:p>
            <text:p text:style-name="common-al"/>
            <text:p text:style-name="common-al">
            <text:span text:style-name="nadrukvet">Bezwaar of voorlopige voorziening </text:span>
          </text:p>
            <text:p text:style-name="common-al">
            <text:span text:style-name="nadrukvet"/>Als u meent dat u door een verleende vergunning in uw belangen getroffen bent, dan kunt u daartegen binnen zes weken, na de dag van verzending, op grond van de Algemene wet bestuursrecht een bezwaarschrift indienen bij de burgemeester.</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loket.rechtspraak.nl/bestuursrecht" xlink:type="simple">http://loket.rechtspraak.nl/bestuursrecht</text:a><text:span text:style-name="nadrukondlijn">.</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76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erwolde</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Rubriek/DC.type">evenementenvergunning</meta:user-defined>
    <meta:user-defined meta:name="DCTERMS.abstract">Op grond van artikel 2.25 APV is verleend, evenementenvergunning voor het organiseren van het evenement 'Historische Demo-races' op 16 augustus 2026, locatie: bedrijventerrein (Ambachtsweg en Handelsweg) te Ter Apelkanaal. Verzenddatum: 5 augustus 2026.</meta:user-defined>
    <dc:language>nl</dc:language>
    <meta:user-defined meta:name="OVERHEIDop.locatietype/OVERHEIDop.gebiedsmarkering">Punt</meta:user-defined>
    <meta:user-defined meta:name="DC.title">Verleende vergunning: bedrijventerrein (Ambachtsweg, Handelsweg), Ter Apelkanaal, evenementenvergunning voor het organiseren van het evenement ‘Historische Demo-races’ op 16 augustus 2026, verzenddatum: 5 augustus 2026</meta:user-defined>
    <meta:user-defined meta:name="DCTERMS.W3CDTF/DCTERMS.available">2026-08-07</meta:user-defined>
    <meta:user-defined meta:name="DCTERMS.W3CDTF/OVERHEIDop.jaargang">2026</meta:user-defined>
    <meta:user-defined meta:name="OVERHEIDop.publicationIssue">377641</meta:user-defined>
    <meta:user-defined meta:name="OVERHEIDop.GmbID/DC.identifier">gmb-2026-377641</meta:user-defined>
    <meta:user-defined meta:name="OVERHEIDop.versieInformatie"/>
  </office:meta>
</office:document-meta>
</file>