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oninginnelaan 25, 7315 BK Apeldoorn, het wijzigen van een aanbouw (wijz. vergunning D19/02133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2-08-2026</text:p>
            <text:p text:style-name="common-al">Zaaknummer:  02006345019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763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02006345019</meta:user-defined>
    <dc:language>nl</dc:language>
    <meta:user-defined meta:name="OVERHEIDop.locatietype/OVERHEIDop.gebiedsmarkering">Punt</meta:user-defined>
    <meta:user-defined meta:name="DC.title">Aanvraag Omgevingsvergunning Koninginnelaan 25, 7315 BK Apeldoorn, het wijzigen van een aanbouw (wijz. vergunning D19/021337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38</meta:user-defined>
    <meta:user-defined meta:name="OVERHEIDop.GmbID/DC.identifier">gmb-2026-377638</meta:user-defined>
    <meta:user-defined meta:name="OVERHEIDop.versieInformatie"/>
  </office:meta>
</office:document-meta>
</file>