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ingetrokken: het vervangen van de oude deur door het plaatsen van een kleinere raam, Van der Kaaijstraat 52, 1815 VM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guliere voorbereidingsprocedure: ingetrokken aanvraag omgevingsvergunningen</text:span>
          </text:p>
            <text:p text:style-name="common-al">
            
          </text:p>
            <text:p text:style-name="common-al">Burgemeester en wethouders van Alkmaar geven kennis van het intrekken van de volgende aanvraag omgevingsvergunning door de aanvrager:</text:p>
            <text:p text:style-name="common-al">
            
          </text:p>
            <text:p text:style-name="common-al">Van der Kaaijstraat 52, 1815 VM Alkmaar<text:span text:style-name="nadrukvet">; </text:span>het vervangen van de oude deur door het plaatsen van een kleinere raam</text:p>
            <text:p text:style-name="common-al">
            
          </text:p>
            <text:p text:style-name="common-al">Verzenddatum: 22-07-2026</text:p>
            <text:p text:style-name="common-al">Zaaknummer: 00001395631</text:p>
            <text:p text:style-name="common-al">
            
          </text:p>
            <text:p text:style-name="last-al">Tegen het intrekken van een aanvraag door de aanvrager kan geen bezwaar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763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3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3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5631</meta:user-defined>
    <dc:language>nl</dc:language>
    <meta:user-defined meta:name="OVERHEIDop.locatietype/OVERHEIDop.gebiedsmarkering">Punt</meta:user-defined>
    <meta:user-defined meta:name="DC.title">Omgevingsvergunning ingetrokken: het vervangen van de oude deur door het plaatsen van een kleinere raam, Van der Kaaijstraat 52, 1815 VM Alkmaa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630</meta:user-defined>
    <meta:user-defined meta:name="OVERHEIDop.GmbID/DC.identifier">gmb-2026-377630</meta:user-defined>
    <meta:user-defined meta:name="OVERHEIDop.versieInformatie"/>
  </office:meta>
</office:document-meta>
</file>