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uitvoeren van gevelwijzigingen en het intern wijzigen van de indeling op de locatie Boulevard Barnaart 14 in Zandvoort, zaaknummer ODIJ-Z-26-18271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uitvoeren van gevelwijzigingen en het intern wijzigen van de indeling op de locatie Boulevard Barnaart 14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76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uitvoeren van gevelwijzigingen en het intern wijzigen van de indeling op de locatie Boulevard Barnaart 14 in Zandvoort, zaaknummer ODIJ-Z-26-182718</meta:user-defined>
    <meta:user-defined meta:name="DCTERMS.W3CDTF/DCTERMS.available">2026-08-07</meta:user-defined>
    <meta:user-defined meta:name="DCTERMS.W3CDTF/OVERHEIDop.jaargang">2026</meta:user-defined>
    <meta:user-defined meta:name="OVERHEIDop.publicationIssue">377627</meta:user-defined>
    <meta:user-defined meta:name="OVERHEIDop.GmbID/DC.identifier">gmb-2026-377627</meta:user-defined>
    <meta:user-defined meta:name="OVERHEIDop.versieInformatie"/>
  </office:meta>
</office:document-meta>
</file>