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getrokken aanvraag voor het realiseren van een uitrit, Ittervoorterweg 111, 6005NP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de aanvraag (geregistreerd onder zaaknummer Z2026-00001337) voor het realiseren van een uitrit op locatie Ittervoorterweg 111, 6005NP Weert op initiatief van de aanvrager is ingetrokken.</text:p>
            <text:p text:style-name="last-al">Voor meer informatie kunt u contact opnemen met de gemeente Weert via gemeente@weert.nl of telefoonnummer 0495-57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7762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2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2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337</meta:user-defined>
    <meta:user-defined meta:name="DCTERMS.abstract">Betreft: Verzoek ingetrokken op locatie Ittervoorterweg 111, 6005NP Weert</meta:user-defined>
    <dc:language>nl</dc:language>
    <meta:user-defined meta:name="OVERHEIDop.locatietype/OVERHEIDop.gebiedsmarkering">Punt</meta:user-defined>
    <meta:user-defined meta:name="DC.title">Kennisgeving ingetrokken aanvraag voor het realiseren van een uitrit, Ittervoorterweg 111, 6005NP Weer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26</meta:user-defined>
    <meta:user-defined meta:name="OVERHEIDop.GmbID/DC.identifier">gmb-2026-377626</meta:user-defined>
    <meta:user-defined meta:name="OVERHEIDop.versieInformatie"/>
  </office:meta>
</office:document-meta>
</file>