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1) op de locatie Kweldamweg e.o. Bleskensgraaf zaaknummer 9003694078</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toepassen van grond of baggerspecie op of in de landbodem (1) op de locatie Kweldamweg e.o. Bleskensgraaf.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76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1) op de locatie Kweldamweg e.o. Bleskensgraaf zaaknummer 9003694078</meta:user-defined>
    <meta:user-defined meta:name="DCTERMS.W3CDTF/DCTERMS.available">2026-08-07</meta:user-defined>
    <meta:user-defined meta:name="DCTERMS.W3CDTF/OVERHEIDop.jaargang">2026</meta:user-defined>
    <meta:user-defined meta:name="OVERHEIDop.publicationIssue">377624</meta:user-defined>
    <meta:user-defined meta:name="OVERHEIDop.GmbID/DC.identifier">gmb-2026-377624</meta:user-defined>
    <meta:user-defined meta:name="OVERHEIDop.versieInformatie"/>
  </office:meta>
</office:document-meta>
</file>