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PostNL-Pakketautomaat, Markt 2 7951HR Staphorst, Staphorst AA 37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08-2026</text:p>
            <text:p text:style-name="common-al">
            <text:span text:style-name="nadrukvet">Locatie:</text:span> Markt 2 7951HR Staphorst, Staphorst AA 3797</text:p>
            <text:p text:style-name="common-al">
            <text:span text:style-name="nadrukvet">Zaakomschrijving:</text:span> Het plaatsen van een PostNL-Pakketautomaat</text:p>
            <text:p text:style-name="common-al">
            <text:span text:style-name="nadrukvet">Zaaknummer:</text:span> Z/STH26/06296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</text:span>
          </text:p>
            <text:p text:style-name="common-al">U kunt de documenten op de volgende manieren bekijk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2961 te vermeld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296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776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STH26/062961</meta:user-defined>
    <meta:user-defined meta:name="DCTERMS.abstract">Het plaatsen van een PostNL-Pakketautom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PostNL-Pakketautomaat, Markt 2 7951HR Staphorst, Staphorst AA 379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7620</meta:user-defined>
    <meta:user-defined meta:name="OVERHEIDop.GmbID/DC.identifier">gmb-2026-377620</meta:user-defined>
    <meta:user-defined meta:name="OVERHEIDop.versieInformatie"/>
  </office:meta>
</office:document-meta>
</file>