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kappen van bomen op de locatie Voorweg (nabij Meerzichtlaan) te Zoetermeer op 30-07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-07-2026 is een aanvraag Omgevingsvergunning ontvangen voor het kappen van bomen op de locatie Voorweg (nabij Meerzichtlaan) te Zoetermeer. De aanvraag is geregistreerd onder zaaknummer 2026-108602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Op de kaart www.zoetermeer.nl/kapaanvragen is overzichtelijk te zien voor welke bomen een kapvergunning is aangevraagd. Wilt u meer weten over bomen in Zoetermeer, dan vindt u die informatie op www.zoetermeer.nl/bomen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761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1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1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108602</meta:user-defined>
    <meta:user-defined meta:name="DCTERMS.abstract">het kappen van bomen op de locatie Voorweg (nabij Meerzichtlaan)</meta:user-defined>
    <dc:language>nl</dc:language>
    <meta:user-defined meta:name="OVERHEIDop.locatietype/OVERHEIDop.gebiedsmarkering">Vlak</meta:user-defined>
    <meta:user-defined meta:name="DC.title">Ingediende aanvraag Omgevingsvergunning voor het kappen van bomen op de locatie Voorweg (nabij Meerzichtlaan) te Zoetermeer op 30-07-2026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616</meta:user-defined>
    <meta:user-defined meta:name="OVERHEIDop.GmbID/DC.identifier">gmb-2026-377616</meta:user-defined>
    <meta:user-defined meta:name="OVERHEIDop.versieInformatie"/>
  </office:meta>
</office:document-meta>
</file>