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lein-Haasdal 82, 6333AL Schimmert</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3 augustus 2026 een besluit genomen op de aanvraag Omgevingsvergunning met zaaknummer Z2026-00000730 voor Pre-mantelzorg woning op locatie Klein-Haasdal 82, 6333AL Schimmert. De vergunning is Akkoor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digitaal ter inzage via <text:a xlink:href="https://jeleefomgeving.nl/inzien/859177865/e4c1d559-710f-43db-ad51-fd6c8485abf6" xlink:type="simple">terinzagelegging</text:a>. De inzageperiode eindigt op 16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76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30</meta:user-defined>
    <meta:user-defined meta:name="DCTERMS.abstract">Betreft: Beschikking op aanvraag op locatie Klein-Haasdal 82, 6333AL Schimmert</meta:user-defined>
    <dc:language>nl</dc:language>
    <meta:user-defined meta:name="DC.title">Kennisgeving besluit op aanvraag Omgevingsvergunning Klein-Haasdal 82, 6333AL Schimmert</meta:user-defined>
    <meta:user-defined meta:name="OVERHEIDop.datumEindeReactietermijn">2026-09-16</meta:user-defined>
    <meta:user-defined meta:name="OVERHEIDop.terinzageleggingBG">https://jeleefomgeving.nl/inzien/859177865/e4c1d559-710f-43db-ad51-fd6c8485abf6</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53</meta:user-defined>
    <meta:user-defined meta:name="OVERHEIDop.publicationIssue">377602</meta:user-defined>
    <meta:user-defined meta:name="OVERHEIDop.GmbID/DC.identifier">gmb-2026-377602</meta:user-defined>
    <meta:user-defined meta:name="OVERHEIDop.versieInformatie"/>
  </office:meta>
</office:document-meta>
</file>