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lravenstraat 13A-01 3074N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10599/2026073000307</text:span>, heeft verleend voor de omgevingsplanactiviteit Kappen. <text:span text:style-name="nadrukcur">(Grondslag: Omgevingswet, artikel 5.1)</text:span></text:p>
            <text:p text:style-name="common-al">De aanvraag heeft betrekking nabij de locatie Walravenstraat 13A-01/ Walraven van Hallstraat in de wijk Hoogvliet Zuid in het gebied Hoogvliet te Rotterdam, vanwege zorgplicht.</text:p>
            <text:p text:style-name="common-al">Er is een herplant opgelegd van 1 boom. </text:p>
            <text:p text:style-name="common-al">De exacte standplaats kan worden opgezocht op de interactieve kaart via de website <text:a xlink:href="http://www.rotterdam.nl/bomen" xlink:type="simple">www.rotterdam.nl/bomen</text:a>.</text:p>
            <text:p text:style-name="common-al">Het geanonimiseerde besluit is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60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0599</meta:user-defined>
    <meta:user-defined meta:name="DCTERMS.abstract">BVC Hoogvlie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alravenstraat 13A-01 3074NL Rotterdam</meta:user-defined>
    <meta:user-defined meta:name="DCTERMS.W3CDTF/DCTERMS.available">2026-08-07</meta:user-defined>
    <meta:user-defined meta:name="DCTERMS.W3CDTF/OVERHEIDop.jaargang">2026</meta:user-defined>
    <meta:user-defined meta:name="OVERHEIDop.externeBijlage">anoniem pdf - besluit 2026-010599 Walravenstraa...|exb-2026-28152</meta:user-defined>
    <meta:user-defined meta:name="OVERHEIDop.publicationIssue">377600</meta:user-defined>
    <meta:user-defined meta:name="OVERHEIDop.GmbID/DC.identifier">gmb-2026-377600</meta:user-defined>
    <meta:user-defined meta:name="OVERHEIDop.versieInformatie"/>
  </office:meta>
</office:document-meta>
</file>