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Zeesweg 2, 5975 PP, Seve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Horst aan de Maas bekend dat een melding is ontvangen voor het plaatsen van een CO-tank op locatie Zeesweg 2, 5975 PP, Sevenum. De melding is geregistreerd onder zaaknummer Z2026-00002027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opslaan diesel, oxiderende, bijtende of aquatoxische vloeist. of oliën, vetten of pekel in b.g. tank</text:p>
              </text:list-item>
            </text:list>
            <text:p text:style-name="common-al"/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Horst aan de Maa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7759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9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9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orst aan de Ma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2027</meta:user-defined>
    <meta:user-defined meta:name="DCTERMS.abstract">Betreft: Melding op locatie Zeesweg 2, 5975PP Sevenum</meta:user-defined>
    <dc:language>nl</dc:language>
    <meta:user-defined meta:name="OVERHEIDop.locatietype/OVERHEIDop.gebiedsmarkering">Vlak</meta:user-defined>
    <meta:user-defined meta:name="DC.title">Kennisgeving ontvangst melding, Zeesweg 2, 5975 PP, Sevenu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93</meta:user-defined>
    <meta:user-defined meta:name="OVERHEIDop.GmbID/DC.identifier">gmb-2026-377593</meta:user-defined>
    <meta:user-defined meta:name="OVERHEIDop.versieInformatie"/>
  </office:meta>
</office:document-meta>
</file>