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llen van een houtopstand (kap) vellen van 37 houtopstanden in de openbare ruimte op verschillende locaties in het gebied van Stadsdeel Nieuw West (veiligheidskap)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llen van 37 houtopstanden in de openbare ruimte op verschillende locaties in het gebied van Stadsdeel Nieuw West (veiligheidskap)</text:p>
            <text:p text:style-name="common-al">Zaakadres: Basisweg 70 1043AP Amsterdam, Bernard Loderstraat 157 1063PG Amsterdam, Bok de Korverweg 7 Amsterdam, Bolstoen 20 1046AT Amsterdam, Burgemeester Eliasstraat 45 1063EX Amsterdam, Burgemeester Van Leeuwenlaan 129 1063NN Amsterdam, Doblijn 1 1046BL Amsterdam, Dudok de Withof 11 1067RV Amsterdam, Floris van der Laakenstraat 1 1063VC Amsterdam, Floris van der Laakenstraat 5 1063VC Amsterdam, Floris van der Laakenstraat 7 1063VC Amsterdam, Freule Wttewaalpad 13 1067VP Amsterdam, Freule Wttewaalpad 23 1067VP Amsterdam, Frida Katzstraat 61 1063PX Amsterdam, Geleyn Bouwenszstraat 24 1067PJ Amsterdam, H.J. Algrastraat 53 1067WK Amsterdam, Henk Gortzakstraat 28 1067TP Amsterdam, J.G. Suurhoffstraat 44 1067VT Amsterdam, J.G. Suurhoffstraat 56 1067VT Amsterdam, J.G. Suurhoffstraat 65 1067VN Amsterdam, J.G. Suurhoffstraat 149 1067VR Amsterdam, Jarmuiden 22 1046AD Amsterdam, Joost Bilhamerstraat 40 1067BA Amsterdam, Limmerick 22 1046BH Amsterdam, Limmerick 24 1046BH Amsterdam, Limmerick 66 1046BH Amsterdam, Limmerick 68 1046BH Amsterdam, Nannie van Wehlstraat 16 1064MN Amsterdam, Nellie Bodenheimstraat 1 1064MS Amsterdam, P.J. Oudstraat 26 1067WN Amsterdam, Vaalmuiden 2 1046BV Amsterdam, Vaalmuiden 3 1046BV Amsterdam, Vaalmuiden 4 1046BV Amsterdam, Watervoort 2 1046BG Amsterdam, Willem van Hembyzestraat 21 1067PM Amsterdam</text:p>
            <text:p text:style-name="common-al">Datum ontvangst: 22-07-2026</text:p>
            <text:p text:style-name="common-al">Zaaknummer: Z2026-032537</text:p>
            <text:p text:style-name="common-al">DSO-nummer: 2026072201339</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5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2537</meta:user-defined>
    <meta:user-defined meta:name="DCTERMS.abstract">vellen van 37 houtopstanden in de openbare ruimte op verschillende locaties in het gebied van Stadsdeel Nieuw West (veiligheidskap)</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ellen van een houtopstand (kap) vellen van 37 houtopstanden in de openbare ruimte op verschillende locaties in het gebied van Stadsdeel Nieuw West (veiligheidskap) Amsterdam</meta:user-defined>
    <meta:user-defined meta:name="DCTERMS.W3CDTF/DCTERMS.available">2026-08-07</meta:user-defined>
    <meta:user-defined meta:name="DCTERMS.W3CDTF/OVERHEIDop.jaargang">2026</meta:user-defined>
    <meta:user-defined meta:name="OVERHEIDop.externeBijlage">Situatiekaart KP024 Nieuw West (P)|exb-2026-28147</meta:user-defined>
    <meta:user-defined meta:name="OVERHEIDop.externeBijlage">Situatiekaart KP024 Nieuw West Vaalmuiden (P)|exb-2026-28148</meta:user-defined>
    <meta:user-defined meta:name="OVERHEIDop.externeBijlage">Situatiekaart KP024 Nieuw West De Rooijpad (P)|exb-2026-28149</meta:user-defined>
    <meta:user-defined meta:name="OVERHEIDop.externeBijlage">Situatiekaart KP024 Nieuw West De Eendracht (P)|exb-2026-28150</meta:user-defined>
    <meta:user-defined meta:name="OVERHEIDop.externeBijlage">Kaplijst (P)|exb-2026-28151</meta:user-defined>
    <meta:user-defined meta:name="OVERHEIDop.publicationIssue">377590</meta:user-defined>
    <meta:user-defined meta:name="OVERHEIDop.GmbID/DC.identifier">gmb-2026-377590</meta:user-defined>
    <meta:user-defined meta:name="OVERHEIDop.versieInformatie"/>
  </office:meta>
</office:document-meta>
</file>