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Zwolseweg 590, 7345 AR Wenum Wiesel, het kappen van een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01-08-2026</text:p>
            <text:p text:style-name="common-al">Zaaknummer:  02006344996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last-al">Nadere informatie hierover vindt u t.z.t. bij de publicatie van de verleen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758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8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8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006344996</meta:user-defined>
    <dc:language>nl</dc:language>
    <meta:user-defined meta:name="OVERHEIDop.locatietype/OVERHEIDop.gebiedsmarkering">Punt</meta:user-defined>
    <meta:user-defined meta:name="DC.title">Aanvraag Omgevingsvergunning Zwolseweg 590, 7345 AR Wenum Wiesel, het kappen van een boo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588</meta:user-defined>
    <meta:user-defined meta:name="OVERHEIDop.GmbID/DC.identifier">gmb-2026-377588</meta:user-defined>
    <meta:user-defined meta:name="OVERHEIDop.versieInformatie"/>
  </office:meta>
</office:document-meta>
</file>