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: Dijkweg 23A, 6905BA Zevenaar het omzetten van een bedrijfswoning naar plattelands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besloten om de beslistermijn voor de aanvraag met zaaknummer Z2026-00001692 voor een omgevingsvergunning aan de Dijkweg 23A, 6905BA Zevenaar te verlengen voor een periode van maximaal 6 weken. De aanvraag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vergunningen@zevenaar.nl of telefoonnummer (0316) 595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7758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8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8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001692</meta:user-defined>
    <dc:language>nl</dc:language>
    <meta:user-defined meta:name="OVERHEIDop.locatietype/OVERHEIDop.gebiedsmarkering">Vlak</meta:user-defined>
    <meta:user-defined meta:name="DC.title">Kennisgeving verlenging beslistermijn omgevingsvergunning: Dijkweg 23A, 6905BA Zevenaar het omzetten van een bedrijfswoning naar plattelandswon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84</meta:user-defined>
    <meta:user-defined meta:name="OVERHEIDop.GmbID/DC.identifier">gmb-2026-377584</meta:user-defined>
    <meta:user-defined meta:name="OVERHEIDop.versieInformatie"/>
  </office:meta>
</office:document-meta>
</file>