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het kozijn in de voorgevel, Deventer L 5996, Jozef Israëlsstraat 14, 7424EP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Deventer L 5996, Jozef Israëlsstraat 14, 7424EP Deventer</text:p>
            <text:p text:style-name="common-al">
            <text:span text:style-name="nadrukvet">Zaakomschrijving:</text:span> het vervangen het kozijn in de voorgevel</text:p>
            <text:p text:style-name="common-al">
            <text:span text:style-name="nadrukvet">Zaaknummer:</text:span> Z2026-0000724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24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4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75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42</meta:user-defined>
    <meta:user-defined meta:name="DCTERMS.abstract">het vervangen het kozijn i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vangen het kozijn in de voorgevel, Deventer L 5996, Jozef Israëlsstraat 14, 7424EP Deven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2</meta:user-defined>
    <meta:user-defined meta:name="OVERHEIDop.GmbID/DC.identifier">gmb-2026-377582</meta:user-defined>
    <meta:user-defined meta:name="OVERHEIDop.versieInformatie"/>
  </office:meta>
</office:document-meta>
</file>