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stiviteit Notaris d'Aumerielaan 17, 2811HS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Bodegraven-Reeuwijk op 31 juli 2026 een melding ontvangen voor het houden van een festiviteit op de locatie Notaris d'Aumerielaan 17, 2811HS Reeuwijk.</text:p>
            <text:p text:style-name="common-al">Deze melding gaat over de Algemene Plaatselijke Verordening van de gemeente Bodegraven-Reeuwijk.</text:p>
            <text:p text:style-name="common-al">De festiviteit wordt gehouden op maandag 24 augustus van 20:00 tot 00:30. </text:p>
            <text:p text:style-name="common-al">Het gaat hierbij om een Besloten feest met DJ. Het feest wordt binnen gehouden.</text:p>
            <text:p text:style-name="common-al">De melding heeft kenmerk 2026-00019185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75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19185</meta:user-defined>
    <meta:user-defined meta:name="DCTERMS.abstract">Melding festiviteit</meta:user-defined>
    <dc:language>nl</dc:language>
    <meta:user-defined meta:name="OVERHEIDop.locatietype/OVERHEIDop.gebiedsmarkering">Punt</meta:user-defined>
    <meta:user-defined meta:name="DC.title">Melding festiviteit Notaris d'Aumerielaan 17, 2811HS Reeu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1</meta:user-defined>
    <meta:user-defined meta:name="OVERHEIDop.GmbID/DC.identifier">gmb-2026-377581</meta:user-defined>
    <meta:user-defined meta:name="OVERHEIDop.versieInformatie"/>
  </office:meta>
</office:document-meta>
</file>