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plaatsen van vlaggenmasten op de locatie Heemswijk 1  te Heemskerk, ingekomen 3 augustus 2026, DSO nummer 2026080300385, zaaknummer ODIJ-Z-26-186435</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namens het algemeen bestuur van Omgevingsdienst IJmond. De vergunning is aangevraagd voor het verplaatsen van vlaggenmasten op de locatie Heemswijk 1  te Heemskerk.</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28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7756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6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6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verplaatsen van vlaggenmasten op de locatie Heemswijk 1  te Heemskerk, ingekomen 3 augustus 2026, DSO nummer 2026080300385, zaaknummer ODIJ-Z-26-186435</meta:user-defined>
    <meta:user-defined meta:name="DCTERMS.W3CDTF/DCTERMS.available">2026-08-07</meta:user-defined>
    <meta:user-defined meta:name="DCTERMS.W3CDTF/OVERHEIDop.jaargang">2026</meta:user-defined>
    <meta:user-defined meta:name="OVERHEIDop.publicationIssue">377561</meta:user-defined>
    <meta:user-defined meta:name="OVERHEIDop.GmbID/DC.identifier">gmb-2026-377561</meta:user-defined>
    <meta:user-defined meta:name="OVERHEIDop.versieInformatie"/>
  </office:meta>
</office:document-meta>
</file>