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Zomerfeest Mijn tweede thuis kinderopvang op 24 september 2026 op de locatie Sweelinckplein 5 te Dordrecht zaaknummer 900369232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Zomerfeest Mijn tweede thuis kinderopvang op 24 september 2026 op de locatie Sweelinckplein 5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5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Zomerfeest Mijn tweede thuis kinderopvang op 24 september 2026 op de locatie Sweelinckplein 5 te Dordrecht zaaknummer 9003692321</meta:user-defined>
    <meta:user-defined meta:name="DCTERMS.W3CDTF/DCTERMS.available">2026-08-07</meta:user-defined>
    <meta:user-defined meta:name="DCTERMS.W3CDTF/OVERHEIDop.jaargang">2026</meta:user-defined>
    <meta:user-defined meta:name="OVERHEIDop.publicationIssue">377560</meta:user-defined>
    <meta:user-defined meta:name="OVERHEIDop.GmbID/DC.identifier">gmb-2026-377560</meta:user-defined>
    <meta:user-defined meta:name="OVERHEIDop.versieInformatie"/>
  </office:meta>
</office:document-meta>
</file>