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Leeuwerikweg 3, 5941 AL, Velden</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vervangen van een installatie voor het regelen en meten van aardgas op locatie Leeuwerikweg 3, 5941 AL, Velden. De melding is geregistreerd onder zaaknummer Z2026-00003829.</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75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3829</meta:user-defined>
    <meta:user-defined meta:name="DCTERMS.abstract">Betreft: Melding op locatie Leeuwerikweg 3, 5941AL Velden</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Leeuwerikweg 3, 5941 AL, Velden</meta:user-defined>
    <meta:user-defined meta:name="DCTERMS.W3CDTF/DCTERMS.available">2026-08-07</meta:user-defined>
    <meta:user-defined meta:name="DCTERMS.W3CDTF/OVERHEIDop.jaargang">2026</meta:user-defined>
    <meta:user-defined meta:name="OVERHEIDop.publicationIssue">377546</meta:user-defined>
    <meta:user-defined meta:name="OVERHEIDop.GmbID/DC.identifier">gmb-2026-377546</meta:user-defined>
    <meta:user-defined meta:name="OVERHEIDop.versieInformatie"/>
  </office:meta>
</office:document-meta>
</file>