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café met bovenwoning transformeren naar 11 compacte appartementen, Tonnaerstraat 14 5622KZ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639 </text:p>
            <text:p text:style-name="common-al"> Omschrijving: café met bovenwoning transformeren naar 11 compacte appartement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Tonnaerstraat 14 5622KZ Eindhoven</text:p>
              </text:list-item>
            </text:list>
            <text:p text:style-name="common-al"> Datum ontvangst: 05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54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4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4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639</meta:user-defined>
    <meta:user-defined meta:name="DCTERMS.abstract">café met bovenwoning transformeren naar 11 compacte appartementen</meta:user-defined>
    <dc:language>nl</dc:language>
    <meta:user-defined meta:name="OVERHEIDop.locatietype/OVERHEIDop.gebiedsmarkering">Punt</meta:user-defined>
    <meta:user-defined meta:name="DC.title">Ingediende aanvraag omgevingsvergunning: café met bovenwoning transformeren naar 11 compacte appartementen, Tonnaerstraat 14 5622KZ Eindho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543</meta:user-defined>
    <meta:user-defined meta:name="OVERHEIDop.GmbID/DC.identifier">gmb-2026-377543</meta:user-defined>
    <meta:user-defined meta:name="OVERHEIDop.versieInformatie"/>
  </office:meta>
</office:document-meta>
</file>