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diende aanvraag omgevingsvergunning, het realiseren van een woning met aangebouwd bijgebouwd op de locatie Laan van Westerhout ONG (Kavel 4) – Kadastraal perceel HLM03 AD14127,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ierbij maken wij bekend de volgende aanvraag te hebben ontvangen voor een omgevingsvergunning:</text:p>
            <text:p text:style-name="common-al">- 18-07-2026, het realiseren van een woning met aangebouwd bijgebouwd op de locatie Laan van Westerhout ONG (Kavel 4) – Kadastraal perceel HLM03 AD14127, </text:p>
            <text:p text:style-name="last-al">Deze bekendmaking is niet meer dan een mededeling. U kunt de aanvraag nog niet inzien. Ook kunt u nog geen zienswijze of bezwaar indienen. Dit kan pas als wij een (ontwerp)besluit nemen op de aanvraag. Dit (ontwerp)besluit maken wij dan ook beken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arlemmermeer</text:p>
            </table:table-cell>
            <table:table-cell office:value-type="string" table:style-name="header.C">
              <text:p text:style-name="headerright"><text:span text:style-name="nr">Nr. 377542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542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542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aarlemmerme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aarlemmermeer</meta:user-defined>
    <meta:user-defined meta:name="OVERHEID.Gemeente/OVERHEID.authority">Haarlemmerme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uitweg en inrit</meta:user-defined>
    <meta:user-defined meta:name="OVERHEIDop.referentienummer">039413622480</meta:user-defined>
    <meta:user-defined meta:name="DCTERMS.abstract">het realiseren van een woning met aangebouwd bijgebouwd op de locatie Laan van Westerhout ONG (Kavel 4) – Kadastraal perceel HLM03 AD14127</meta:user-defined>
    <dc:language>nl</dc:language>
    <meta:user-defined meta:name="OVERHEIDop.locatietype/OVERHEIDop.gebiedsmarkering">Vlak</meta:user-defined>
    <meta:user-defined meta:name="DC.title">Ingediende aanvraag omgevingsvergunning, het realiseren van een woning met aangebouwd bijgebouwd op de locatie Laan van Westerhout ONG (Kavel 4) – Kadastraal perceel HLM03 AD14127,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7542</meta:user-defined>
    <meta:user-defined meta:name="OVERHEIDop.GmbID/DC.identifier">gmb-2026-377542</meta:user-defined>
    <meta:user-defined meta:name="OVERHEIDop.versieInformatie"/>
  </office:meta>
</office:document-meta>
</file>