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Zeilstraat 70, 2586 RE 's-Gravenhage, Zeilstraat 68, 2586 RE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en verbouwen van de panden Zeilstraat 68 en 70 tot 1 woning, het plaatsen van een dakkapel aan de achterzijde, het maken van constructieve doorbraken, het verwijderen van de uitbouwen, het toevoegen van dakramen en het wijzigen van de kozijn</text:p>
            <text:p text:style-name="common-al"/>
            <text:p text:style-name="common-al">Ons kenmerk: VTH2026-65906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Zeilstraat 70, 2586 RE 's-Gravenhage, Zeilstraat 68, 2586 RE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5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753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53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53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5906</meta:user-defined>
    <meta:user-defined meta:name="DCTERMS.abstract">het veranderen en verbouwen van de panden Zeilstraat 68 en 70 tot 1 woning, het plaatsen van een dakkapel aan de achterzijde, het maken van constructieve doorbraken, het verwijderen van de uitbouwen, het toevoegen van dakramen en het wijzigen van de kozij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Omgevingsvergunning - Aangevraagd, Zeilstraat 70, 2586 RE 's-Gravenhage, Zeilstraat 68, 2586 RE 's-Gravenhage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538</meta:user-defined>
    <meta:user-defined meta:name="OVERHEIDop.GmbID/DC.identifier">gmb-2026-377538</meta:user-defined>
    <meta:user-defined meta:name="OVERHEIDop.versieInformatie"/>
  </office:meta>
</office:document-meta>
</file>