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groten van de dakkapel aan de voorzijde van de woning op de locatie Ridder Arnoudlaan 7  te Heemskerk, ingekomen 3 augustus 2026, DSO nummer 2026080300064, zaaknummer ODIJ-Z-26-186418</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namens het algemeen bestuur van Omgevingsdienst IJmond. De vergunning is aangevraagd voor het vergroten van de dakkapel aan de voorzijde van de woning op de locatie Ridder Arnoudlaan 7  te Heemskerk.</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28 septem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37752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2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2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emskerk</meta:user-defined>
    <meta:user-defined meta:name="OVERHEIDop.Rubriek/DC.type">omgevingsvergunning</meta:user-defined>
    <meta:user-defined meta:name="OVERHEID.Informatietype/DC.type">officiële publicatie</meta:user-defined>
    <meta:user-defined meta:name="OVERHEID.Gemeente/DCTERMS.publisher">Heemskerk</meta:user-defined>
    <meta:user-defined meta:name="OVERHEID.Gemeente/OVERHEID.authority">Heems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vergroten van de dakkapel aan de voorzijde van de woning op de locatie Ridder Arnoudlaan 7  te Heemskerk, ingekomen 3 augustus 2026, DSO nummer 2026080300064, zaaknummer ODIJ-Z-26-186418</meta:user-defined>
    <meta:user-defined meta:name="DCTERMS.W3CDTF/DCTERMS.available">2026-08-07</meta:user-defined>
    <meta:user-defined meta:name="DCTERMS.W3CDTF/OVERHEIDop.jaargang">2026</meta:user-defined>
    <meta:user-defined meta:name="OVERHEIDop.publicationIssue">377525</meta:user-defined>
    <meta:user-defined meta:name="OVERHEIDop.GmbID/DC.identifier">gmb-2026-377525</meta:user-defined>
    <meta:user-defined meta:name="OVERHEIDop.versieInformatie"/>
  </office:meta>
</office:document-meta>
</file>