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smijnstraat 18 3073V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08348/2026061801561</text:span>, heeft verleend voor de omgevingsplanactiviteit Kappen. <text:span text:style-name="nadrukcur">(Grondslag: Omgevingswet, artikel 5.1)</text:span></text:p>
            <text:p text:style-name="common-al">De aanvraag betreft het kappen van 2 bomen op de locatie Jasmijnstraat 18 te Rotterdam, vanwege zorgplicht. </text:p>
            <text:p text:style-name="common-al">Er is een herplant opgelegd van 2 bomen.</text:p>
            <text:p text:style-name="common-al">Het geanonimiseerde besluit is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52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8348</meta:user-defined>
    <meta:user-defined meta:name="DCTERMS.abstract">Kapaanvraag Jasmijnstraat 18</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Jasmijnstraat 18 3073VP Rotterdam</meta:user-defined>
    <meta:user-defined meta:name="DCTERMS.W3CDTF/DCTERMS.available">2026-08-07</meta:user-defined>
    <meta:user-defined meta:name="DCTERMS.W3CDTF/OVERHEIDop.jaargang">2026</meta:user-defined>
    <meta:user-defined meta:name="OVERHEIDop.externeBijlage">anoniem pdf - besluit Z2026-008348 Jasmijnstraa...|exb-2026-28139</meta:user-defined>
    <meta:user-defined meta:name="OVERHEIDop.publicationIssue">377523</meta:user-defined>
    <meta:user-defined meta:name="OVERHEIDop.GmbID/DC.identifier">gmb-2026-377523</meta:user-defined>
    <meta:user-defined meta:name="OVERHEIDop.versieInformatie"/>
  </office:meta>
</office:document-meta>
</file>