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cheiberglaan 25, 1974 SB IJmuiden, bouwen erker, plaatsen dakkapel en wijzigen gevel (voo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Scheiberglaan 25, 1974 SB IJmuiden, bouwen erker, plaatsen dakkapel en wijzigen gevel (voorkant)</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span text:style-name="nadrukvet">IJmuiden</text:span>
          </text:p>
            <text:p text:style-name="common-al">Scheiberglaan 25, 1974 SB IJmuiden, bouwen erker, plaatsen dakkapel en wijzigen gevel (voorkant) (05-08-2026) 04534147183</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47183" xlink:type="simple">https://eloket.velsen.nl/o/search?q=04534147183</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752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2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2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147183</meta:user-defined>
    <dc:language>nl</dc:language>
    <meta:user-defined meta:name="OVERHEIDop.locatietype/OVERHEIDop.gebiedsmarkering">Punt</meta:user-defined>
    <meta:user-defined meta:name="DC.title">Verleende omgevingsvergunning Scheiberglaan 25, 1974 SB IJmuiden, bouwen erker, plaatsen dakkapel en wijzigen gevel (voorkant)</meta:user-defined>
    <meta:user-defined meta:name="DCTERMS.W3CDTF/DCTERMS.available">2026-08-07</meta:user-defined>
    <meta:user-defined meta:name="DCTERMS.W3CDTF/OVERHEIDop.jaargang">2026</meta:user-defined>
    <meta:user-defined meta:name="OVERHEIDop.publicationIssue">377521</meta:user-defined>
    <meta:user-defined meta:name="OVERHEIDop.GmbID/DC.identifier">gmb-2026-377521</meta:user-defined>
    <meta:user-defined meta:name="OVERHEIDop.versieInformatie"/>
  </office:meta>
</office:document-meta>
</file>