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Opera 1, 1507 VG Zaandam - het uitbreiden van de berging in de achtertu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538 - het uitbreiden van de berging in de achtertuin op de locatie Opera 1, 1507 VG Zaandam</text:p>
            <text:p text:style-name="common-al">Aanvraag ontvangen: 29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75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538</meta:user-defined>
    <dc:language>nl</dc:language>
    <meta:user-defined meta:name="OVERHEIDop.locatietype/OVERHEIDop.gebiedsmarkering">Punt</meta:user-defined>
    <meta:user-defined meta:name="DC.title">Aanvraag omgevingsvergunning - Opera 1, 1507 VG Zaandam - het uitbreiden van de berging in de achtertu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19</meta:user-defined>
    <meta:user-defined meta:name="OVERHEIDop.GmbID/DC.identifier">gmb-2026-377519</meta:user-defined>
    <meta:user-defined meta:name="OVERHEIDop.versieInformatie"/>
  </office:meta>
</office:document-meta>
</file>