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(activiteit Kappen) voor het Vellen 35 bomen rondom kasteel Well,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n (L) heeft op 4 augustus 2026 een aanvraag voor een omgevingsvergunning ontvangen. De vergunning is aangevraagd voor Vellen 35 bomen rondom kasteel Well.</text:p>
            <text:p text:style-name="common-al">Het betreft de volgende activiteit(en)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00716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7750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rgen (L)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716</meta:user-defined>
    <meta:user-defined meta:name="DCTERMS.abstract">Kappen 35 bomen rondom Kasteel Well, Kasteellaan in Well L.</meta:user-defined>
    <dc:language>nl</dc:language>
    <meta:user-defined meta:name="OVERHEIDop.locatietype/OVERHEIDop.gebiedsmarkering">Vlak</meta:user-defined>
    <meta:user-defined meta:name="DC.title">Kennisgeving ontvangst aanvraag Omgevingsvergunning (activiteit Kappen) voor het Vellen 35 bomen rondom kasteel Well, Ingetekende geometri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06</meta:user-defined>
    <meta:user-defined meta:name="OVERHEIDop.GmbID/DC.identifier">gmb-2026-377506</meta:user-defined>
    <meta:user-defined meta:name="OVERHEIDop.versieInformatie"/>
  </office:meta>
</office:document-meta>
</file>