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loterkade 10-1 1058H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kozijnen in de voor- en zijgevel</text:p>
            <text:p text:style-name="common-al">Zaakadres: Sloterkade 10-1 1058HD Amsterdam</text:p>
            <text:p text:style-name="common-al">Datum ontvangst: 02-06-2026</text:p>
            <text:p text:style-name="common-al">Zaaknummer: Z2026-023986</text:p>
            <text:p text:style-name="common-al">DSO-nummer: 202606020169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50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0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0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986</meta:user-defined>
    <meta:user-defined meta:name="DCTERMS.abstract">veranderen van de kozijnen in de voor- en zij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loterkade 10-1 1058HD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05</meta:user-defined>
    <meta:user-defined meta:name="OVERHEIDop.GmbID/DC.identifier">gmb-2026-377505</meta:user-defined>
    <meta:user-defined meta:name="OVERHEIDop.versieInformatie"/>
  </office:meta>
</office:document-meta>
</file>