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lengen van de loods en de bouw van een weegbrug op de locatie Hoogbroekstraat 1 Beneden-Leeuwen zaaknummer ODR2609673</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verlengen van de loods en de bouw van een weegbrug aan de Hoogbroekstraat 1 Beneden-Leeuwen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0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748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lengen van de loods en de bouw van een weegbrug op de locatie Hoogbroekstraat 1 Beneden-Leeuwen zaaknummer ODR2609673</meta:user-defined>
    <meta:user-defined meta:name="DCTERMS.W3CDTF/DCTERMS.available">2026-08-07</meta:user-defined>
    <meta:user-defined meta:name="DCTERMS.W3CDTF/OVERHEIDop.jaargang">2026</meta:user-defined>
    <meta:user-defined meta:name="OVERHEIDop.publicationIssue">377488</meta:user-defined>
    <meta:user-defined meta:name="OVERHEIDop.GmbID/DC.identifier">gmb-2026-377488</meta:user-defined>
    <meta:user-defined meta:name="OVERHEIDop.versieInformatie"/>
  </office:meta>
</office:document-meta>
</file>