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Riddersborch 59, aanvraag omgevingsvergunning plaatsen airconditi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een aanvraag voor een omgevingsvergunning ontvangen. De vergunning is op 4 augustus 2026 aangevraagd voor het plaatsen van een airconditioning aan Riddersborch 59, 3992 BH Houten en heeft als kenmerk 1089998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 of een reactie geven. Hiervoor kunt u een e-mail sturen naar omgevingsloket@hout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774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9998</meta:user-defined>
    <dc:language>nl</dc:language>
    <meta:user-defined meta:name="OVERHEIDop.locatietype/OVERHEIDop.gebiedsmarkering">Punt</meta:user-defined>
    <meta:user-defined meta:name="DC.title">Houten, Riddersborch 59, aanvraag omgevingsvergunning plaatsen airconditi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7477</meta:user-defined>
    <meta:user-defined meta:name="OVERHEIDop.GmbID/DC.identifier">gmb-2026-377477</meta:user-defined>
    <meta:user-defined meta:name="OVERHEIDop.versieInformatie"/>
  </office:meta>
</office:document-meta>
</file>