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realiseren van een DHL pakketautomaat op de locatie Prijsseweg 14 a-1 te Culemborg zaaknummer ODR2610389</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realiseren van een DHL pakketautomaat aan de Prijsseweg 14 a-1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5 juli 2026. De gemeente neemt daarover waarschijnlijk 9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747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7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7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realiseren van een DHL pakketautomaat op de locatie Prijsseweg 14 a-1 te Culemborg zaaknummer ODR2610389</meta:user-defined>
    <meta:user-defined meta:name="DCTERMS.W3CDTF/DCTERMS.available">2026-08-07</meta:user-defined>
    <meta:user-defined meta:name="DCTERMS.W3CDTF/OVERHEIDop.jaargang">2026</meta:user-defined>
    <meta:user-defined meta:name="OVERHEIDop.publicationIssue">377471</meta:user-defined>
    <meta:user-defined meta:name="OVERHEIDop.GmbID/DC.identifier">gmb-2026-377471</meta:user-defined>
    <meta:user-defined meta:name="OVERHEIDop.versieInformatie"/>
  </office:meta>
</office:document-meta>
</file>