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1000% Duizel op 5 september 2026 (t/m 2030) aan Smitseind 33a 5525AN Duizel</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op 05-08-2026 een vergunning APV-Bijzondere wet verleend. De gemeente geeft hiermee toestemming voor 1000% Duizel op 5 september 2026 (t/m 2030) aan Smitseind 33a 5525AN Duizel. Het kenmerk van de gemeente voor deze zaak is 07708883.</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2, 5520 AA Eer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37746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6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6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ersel</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07708883</meta:user-defined>
    <meta:user-defined meta:name="DCTERMS.abstract">1000% Duizel op 5 september 2026 (t/m 2030)</meta:user-defined>
    <dc:language>nl</dc:language>
    <meta:user-defined meta:name="OVERHEIDop.locatietype/OVERHEIDop.gebiedsmarkering">Vlak</meta:user-defined>
    <meta:user-defined meta:name="DC.title">Vergunning voor 1000% Duizel op 5 september 2026 (t/m 2030) aan Smitseind 33a 5525AN Duizel</meta:user-defined>
    <meta:user-defined meta:name="DCTERMS.W3CDTF/DCTERMS.available">2026-08-07</meta:user-defined>
    <meta:user-defined meta:name="DCTERMS.W3CDTF/OVERHEIDop.jaargang">2026</meta:user-defined>
    <meta:user-defined meta:name="OVERHEIDop.publicationIssue">377466</meta:user-defined>
    <meta:user-defined meta:name="OVERHEIDop.GmbID/DC.identifier">gmb-2026-377466</meta:user-defined>
    <meta:user-defined meta:name="OVERHEIDop.versieInformatie"/>
  </office:meta>
</office:document-meta>
</file>