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barbecue op 22-08-2026 in Omval, Alkmaar, tussen de bomen in het middenstuk van de Om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Alkmaar, tussen de bomen in het middenstuk van de Omval<text:span text:style-name="nadrukvet">; </text:span>het organiseren van een buurtbarbecue op 22-08-2026 in Omval</text:p>
            <text:p text:style-name="common-al">
            
          </text:p>
            <text:p text:style-name="common-al">Datum ontvangst: 02-08-2026</text:p>
            <text:p text:style-name="last-al">Zaaknummer: 0000139767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46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7671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barbecue op 22-08-2026 in Omval, Alkmaar, tussen de bomen in het middenstuk van de Omv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64</meta:user-defined>
    <meta:user-defined meta:name="OVERHEIDop.GmbID/DC.identifier">gmb-2026-377464</meta:user-defined>
    <meta:user-defined meta:name="OVERHEIDop.versieInformatie"/>
  </office:meta>
</office:document-meta>
</file>