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tijdelijk plaatsen van een steiger voor het vervangen van de kap op de locatie Dorpsstraat 5 te Opheusden zaaknummer ODR261081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tijdelijk plaatsen van een steiger voor het vervangen van de kap aan de Dorpsstraat 5 te Opheusd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74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tijdelijk plaatsen van een steiger voor het vervangen van de kap op de locatie Dorpsstraat 5 te Opheusden zaaknummer ODR2610810</meta:user-defined>
    <meta:user-defined meta:name="DCTERMS.W3CDTF/DCTERMS.available">2026-08-07</meta:user-defined>
    <meta:user-defined meta:name="DCTERMS.W3CDTF/OVERHEIDop.jaargang">2026</meta:user-defined>
    <meta:user-defined meta:name="OVERHEIDop.publicationIssue">377460</meta:user-defined>
    <meta:user-defined meta:name="OVERHEIDop.GmbID/DC.identifier">gmb-2026-377460</meta:user-defined>
    <meta:user-defined meta:name="OVERHEIDop.versieInformatie"/>
  </office:meta>
</office:document-meta>
</file>