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vergroten van dakkapellen aan de voorzijde van de woningen, Roostenlaan 67A 5644GB Eindhoven, Roostenlaan 69 5644G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22 </text:p>
            <text:p text:style-name="common-al"> Omschrijving: vergroten van dakkapellen aan de voorzijde van de woning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Roostenlaan 67A 5644GB Eindhoven</text:p>
              </text:list-item>
              <text:list-item text:style-override="id1-3-2-1-1-5-2">
                <text:number>-</text:number>
                <text:p text:style-name="al"/>
                <text:p text:style-name="al">Roostenlaan 69 5644GB Eindhoven</text:p>
              </text:list-item>
            </text:list>
            <text:p text:style-name="common-al"> Datum ontvangst: 04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45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5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622</meta:user-defined>
    <meta:user-defined meta:name="DCTERMS.abstract">vergroten van dakkapellen aan de voorzijde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diende aanvraag omgevingsvergunning: vergroten van dakkapellen aan de voorzijde van de woningen, Roostenlaan 67A 5644GB Eindhoven, Roostenlaan 69 5644GB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59</meta:user-defined>
    <meta:user-defined meta:name="OVERHEIDop.GmbID/DC.identifier">gmb-2026-377459</meta:user-defined>
    <meta:user-defined meta:name="OVERHEIDop.versieInformatie"/>
  </office:meta>
</office:document-meta>
</file>