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Westeinde 608 7671CW Vriezenveen, verbouwen van de schuur, ontvangen op 04-08-2026, zaaknummer TR-Z2026-0016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uwwerk slopen, Bouwactiviteit (omgevingsplan), Bouwactiviteit (technisch)</text:p>
            <text:p text:style-name="common-al">
            <text:span text:style-name="nadrukvet">Waar:</text:span> Westeinde 608 7671CW Vriezenveen</text:p>
            <text:p text:style-name="common-al">
            <text:span text:style-name="nadrukvet">Project:</text:span> verbouwen van de schuur</text:p>
            <text:p text:style-name="common-al">
            <text:span text:style-name="nadrukvet">Ingekomen:</text:span> 04-08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745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668</meta:user-defined>
    <meta:user-defined meta:name="DCTERMS.abstract">verbouwen van de schu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wenterand - aanvraag omgevingsvergunning, Westeinde 608 7671CW Vriezenveen, verbouwen van de schuur, ontvangen op 04-08-2026, zaaknummer TR-Z2026-001668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458</meta:user-defined>
    <meta:user-defined meta:name="OVERHEIDop.GmbID/DC.identifier">gmb-2026-377458</meta:user-defined>
    <meta:user-defined meta:name="OVERHEIDop.versieInformatie"/>
  </office:meta>
</office:document-meta>
</file>