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bouwen van een dakopbouw op de locatie Hondstraat 11 te Velddriel zaaknummer ODR2610779</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het bouwen van een dakopbouw aan de Hondstraat 11 te Velddri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2 juli 2026. De gemeente neemt daarover waarschijnlijk 16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7745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5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5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bouwen van een dakopbouw op de locatie Hondstraat 11 te Velddriel zaaknummer ODR2610779</meta:user-defined>
    <meta:user-defined meta:name="DCTERMS.W3CDTF/DCTERMS.available">2026-08-07</meta:user-defined>
    <meta:user-defined meta:name="DCTERMS.W3CDTF/OVERHEIDop.jaargang">2026</meta:user-defined>
    <meta:user-defined meta:name="OVERHEIDop.publicationIssue">377455</meta:user-defined>
    <meta:user-defined meta:name="OVERHEIDop.GmbID/DC.identifier">gmb-2026-377455</meta:user-defined>
    <meta:user-defined meta:name="OVERHEIDop.versieInformatie"/>
  </office:meta>
</office:document-meta>
</file>