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Fazantstraat 3, 9903BX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msdelta besloten om de beslistermijn van de aanvraag met zaaknummer Z2026-00003110 voor het plaatsen van een dakkapel  op de locatie Fazantstraat 3, 9903BX Appingedam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4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10</meta:user-defined>
    <meta:user-defined meta:name="DCTERMS.abstract">Kennisgeving verlenging beslistermijn voor het plaatsen van een dakkapel  op de locatie Fazantstraat 3, 9903BX Appingedam 5 augustus 2026.</meta:user-defined>
    <dc:language>nl</dc:language>
    <meta:user-defined meta:name="OVERHEIDop.locatietype/OVERHEIDop.gebiedsmarkering">Vlak</meta:user-defined>
    <meta:user-defined meta:name="DC.title">Kennisgeving verlenging beslistermijn omgevingsvergunning Fazantstraat 3, 9903BX Apping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50</meta:user-defined>
    <meta:user-defined meta:name="OVERHEIDop.GmbID/DC.identifier">gmb-2026-377450</meta:user-defined>
    <meta:user-defined meta:name="OVERHEIDop.versieInformatie"/>
  </office:meta>
</office:document-meta>
</file>